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117c9b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2" fo:font-size="14pt" officeooo:rsid="001678aa" officeooo:paragraph-rsid="00117c9b" fo:background-color="transparent" style:font-size-asian="14pt" style:language-asian="en" style:country-asian="US" style:font-name-complex="Times New Roman1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2" fo:font-size="14pt" officeooo:rsid="00176db2" officeooo:paragraph-rsid="000f3b6a" fo:background-color="transparent" style:font-size-asian="14pt" style:language-asian="en" style:country-asian="US" style:font-name-complex="Times New Roman1" style:font-size-complex="14p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2" fo:font-size="14pt" officeooo:rsid="000b623c" officeooo:paragraph-rsid="00117c9b" fo:background-color="transparent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font-name="Times New Roman1" officeooo:rsid="00188010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1" officeooo:rsid="001ca57b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1" fo:language="ru" fo:country="RU" officeooo:rsid="001ca57b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1" fo:language="ru" fo:country="RU" officeooo:rsid="002b2cb2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1" fo:language="en" fo:country="US" officeooo:rsid="001ca57b" style:font-size-asian="14pt" style:language-asian="en" style:country-asian="US" style:font-size-complex="14pt"/>
    </style:style>
    <style:style style:name="T8" style:family="text">
      <style:text-properties officeooo:rsid="0015e28b"/>
    </style:style>
    <style:style style:name="T9" style:family="text">
      <style:text-properties officeooo:rsid="00117c9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О проведении экспертно-аналитического мероприятия</text:span></text:p>
      <text:p text:style-name="P1">Основание: Распоряжение контрольно-счетной палаты муниципального образования Курганинский район 0<text:span text:style-name="T8">8</text:span>.12.2025 года № 9<text:span text:style-name="T8">4</text:span>-РО. </text:p>
      <text:p text:style-name="P1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2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4">от </text:span><text:span text:style-name="T7">15</text:span><text:span text:style-name="T4"> августа 2024 года № </text:span><text:span text:style-name="T5">783</text:span><text:span text:style-name="T4"> «Об утверждении муниципальной программы муниципального образования Курганинский район </text:span><text:span text:style-name="T3">«</text:span><text:span text:style-name="T5">Раз</text:span><text:span text:style-name="T6">витие культуры</text:span><text:span text:style-name="T4">» на </text:span><text:span text:style-name="T3">на 2025-20</text:span><text:span text:style-name="T4">30</text:span><text:span text:style-name="T3"> годы»</text:span><text:span text:style-name="T2">.</text:span></text:p>
      <text:p text:style-name="P1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4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6:40.288000000</dc:date>
    <meta:editing-duration>PT10M12S</meta:editing-duration>
    <meta:editing-cycles>20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24" meta:character-count="1173" meta:non-whitespace-character-count="1052"/>
  </office:meta>
</office:document-meta>
</file>